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3513in"/>
    </style:style>
    <style:style style:name="TableColumn6" style:family="table-column">
      <style:table-column-properties style:column-width="1.3673in"/>
    </style:style>
    <style:style style:name="TableColumn7" style:family="table-column">
      <style:table-column-properties style:column-width="1.3479in"/>
    </style:style>
    <style:style style:name="TableColumn8" style:family="table-column">
      <style:table-column-properties style:column-width="0.6791in"/>
    </style:style>
    <style:style style:name="TableColumn9" style:family="table-column">
      <style:table-column-properties style:column-width="0.8395in"/>
    </style:style>
    <style:style style:name="TableColumn10" style:family="table-column">
      <style:table-column-properties style:column-width="0.7055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0.7875in"/>
    </style:style>
    <style:style style:name="Table4" style:family="table">
      <style:table-properties style:width="6.8659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1.025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1.0187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line-height="200%"/>
    </style:style>
    <style:style style:name="T39" style:parent-style-name="預設段落字型" style:family="text">
      <style:text-properties style:font-name="新細明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4583in"/>
    </style:style>
    <style:style style:name="P47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200%"/>
      <style:text-properties style:font-name="新細明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" style:parent-style-name="內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 style:min-row-height="1.2736in"/>
    </style:style>
    <style:style style:name="P58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margin-left="0.2312in" fo:text-indent="-0.1944in">
        <style:tab-stops/>
      </style:paragraph-properties>
    </style:style>
    <style:style style:name="T61" style:parent-style-name="預設段落字型" style:family="text">
      <style:text-properties style:font-name="新細明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ableRow71" style:family="table-row">
      <style:table-row-properties style:min-row-height="0.6333in"/>
    </style:style>
    <style:style style:name="P72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200%"/>
      <style:text-properties style:font-name="新細明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min-row-height="0.5069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margin-left="0.5236in" fo:text-indent="-0.4951in">
        <style:tab-stops/>
      </style:paragraph-properties>
      <style:text-properties style:font-name="標楷體" style:font-name-asian="標楷體"/>
    </style:style>
    <style:style style:name="P93" style:parent-style-name="內文" style:family="paragraph">
      <style:paragraph-properties fo:margin-left="0.1833in" fo:text-indent="-0.1548in">
        <style:tab-stops/>
      </style:paragraph-properties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language-asian="zh" style:country-asian="HK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language-asian="zh" style:country-asian="HK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margin-left="0.1833in" fo:text-indent="-0.1548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fo:margin-left="0.1833in" fo:text-indent="-0.1548in">
        <style:tab-stops/>
      </style:paragraph-properties>
      <style:text-properties style:font-name="標楷體" style:font-name-asian="標楷體"/>
    </style:style>
    <style:style style:name="P101" style:parent-style-name="內文" style:family="paragraph">
      <style:paragraph-properties fo:margin-left="0.1833in" fo:text-indent="-0.1548in">
        <style:tab-stops/>
      </style:paragraph-properties>
      <style:text-properties style:font-name="標楷體" style:font-name-asian="標楷體"/>
    </style:style>
    <style:style style:name="P102" style:parent-style-name="內文" style:family="paragraph">
      <style:paragraph-properties fo:margin-left="0.1833in" fo:text-indent="-0.1548in">
        <style:tab-stops/>
      </style:paragraph-properties>
      <style:text-properties style:font-name="標楷體" style:font-name-asian="標楷體"/>
    </style:style>
    <style:style style:name="P103" style:parent-style-name="內文" style:family="paragraph">
      <style:paragraph-properties fo:margin-left="0.1833in" fo:text-indent="-0.1548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margin-left="0.1833in" fo:text-indent="-0.1548in">
        <style:tab-stops/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language-asian="zh" style:country-asian="HK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style:language-asian="zh" style:country-asian="HK"/>
    </style:style>
    <style:style style:name="T109" style:parent-style-name="預設段落字型" style:family="text">
      <style:text-properties style:font-name="標楷體" style:font-name-asian="標楷體" style:language-asian="zh" style:country-asian="HK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margin-left="0.1833in" fo:text-indent="-0.1548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language-asian="zh" style:country-asian="HK"/>
    </style:style>
    <style:style style:name="T114" style:parent-style-name="預設段落字型" style:family="text">
      <style:text-properties style:font-name="標楷體" style:font-name-asian="標楷體"/>
    </style:style>
    <style:style style:name="P115" style:parent-style-name="內文" style:family="paragraph">
      <style:paragraph-properties fo:margin-left="0.1833in" fo:text-indent="-0.1548in">
        <style:tab-stops/>
      </style:paragraph-properties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language-asian="zh" style:country-asian="HK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paragraph-properties fo:margin-left="0.4861in" fo:text-indent="-0.4861in">
        <style:tab-stops/>
      </style:paragraph-properties>
    </style:style>
  </office:automatic-styles>
  <office:body>
    <office:text text:use-soft-page-breaks="true">
      <text:p text:style-name="P1"><text:span text:style-name="T2">國立臺灣海洋大學教育研究所研究生指導教授申請單</text:span></text:p>
      <text:p text:style-name="P3">□碩士班　　　□碩士在職專班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姓名</text:p>
          </table:table-cell>
          <table:covered-table-cell/>
          <table:table-cell table:style-name="TableCell16" table:number-columns-spanned="3">
            <text:p text:style-name="P17"/>
          </table:table-cell>
          <table:covered-table-cell/>
          <table:covered-table-cell/>
          <table:table-cell table:style-name="TableCell18">
            <text:p text:style-name="P19">學號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 table:number-columns-spanned="2">
            <text:p text:style-name="P24">「教育研究法」課程修讀情形</text:p>
          </table:table-cell>
          <table:covered-table-cell/>
          <table:table-cell table:style-name="TableCell25" table:number-columns-spanned="6">
            <text:p text:style-name="P26">□本學期正修讀「教育研究法」課程。</text:p>
            <text:p text:style-name="P27">□已修畢「教育研究法」課程。</text:p>
            <text:p text:style-name="P28"><text:span text:style-name="T29">□尚未修讀「教育研究法」課程:請繳交</text:span><text:span text:style-name="T30">簡要的論文構想書</text:span><text:span text:style-name="T31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4">
            <text:p text:style-name="P34">請</text:p>
            <text:p text:style-name="P35">勾</text:p>
            <text:p text:style-name="P36">選</text:p>
          </table:table-cell>
          <table:table-cell table:style-name="TableCell37" table:number-rows-spanned="2">
            <text:p text:style-name="P38"><text:span text:style-name="T39">□</text:span><text:span text:style-name="T40">自行</text:span><text:span text:style-name="T41">申請</text:span></text:p>
          </table:table-cell>
          <table:table-cell table:style-name="TableCell42">
            <text:p text:style-name="P43">論文題目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table-cell table:style-name="TableCell49">
            <text:p text:style-name="P50">指導教授簽名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日期</text:p>
          </table:table-cell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 table:number-rows-spanned="2">
            <text:p text:style-name="P60"><text:span text:style-name="T61">□</text:span><text:span text:style-name="T62">所務會議</text:span><text:span text:style-name="T63">協調申請</text:span></text:p>
          </table:table-cell>
          <table:table-cell table:style-name="TableCell64">
            <text:p text:style-name="P65">擬提論文題目</text:p>
            <text:p text:style-name="P66">（請至少填寫2個不同領域之題目）</text:p>
            <text:p text:style-name="P67"><text:span text:style-name="T68">(學生填寫</text:span><text:span text:style-name="T69">)</text:span></text:p>
          </table:table-cell>
          <table:table-cell table:style-name="TableCell70" table:number-columns-spanned="5">
            <text:p text:style-name="內文"/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>
            <text:p text:style-name="P73"/>
          </table:covered-table-cell>
          <table:table-cell table:style-name="TableCell74">
            <text:p text:style-name="內文"><text:span text:style-name="T75">協調</text:span><text:span text:style-name="T76">結果</text:span></text:p>
            <text:p text:style-name="內文"><text:span text:style-name="T77">(所辧填寫</text:span><text:span text:style-name="T78">)</text:span></text:p>
          </table:table-cell>
          <table:table-cell table:style-name="TableCell79" table:number-columns-spanned="5">
            <text:p text:style-name="P80">經本所　　年　　月　　日　　學年度第　　次所務會議決議，指導教授為：</text:p>
            <text:p text:style-name="P81"/>
            <text:p text:style-name="P82"/>
            <text:p text:style-name="內文"/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所長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>承辦人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</table:table>
      <text:p text:style-name="P92">備註：</text:p>
      <text:p text:style-name="P93"><text:span text:style-name="T94">1.指導教授</text:span><text:span text:style-name="T95">選定</text:span><text:span text:style-name="T96">以第1學期期末辦理為原則，下列學生得於第2學期期末</text:span><text:span text:style-name="T97">選定</text:span><text:span text:style-name="T98">指導教授:</text:span></text:p>
      <text:p text:style-name="P99">(1)第2學期入學之外籍生。</text:p>
      <text:p text:style-name="P100">(2)提前入學之新生。</text:p>
      <text:p text:style-name="P101">(3)第1學期因故未在學之學生。</text:p>
      <text:p text:style-name="P102">(4)取得預研生資格之大四生。</text:p>
      <text:p text:style-name="P103">2.繳交期限:</text:p>
      <text:p text:style-name="P104"><text:span text:style-name="T105">(1)自行</text:span><text:span text:style-name="T106">申請</text:span><text:span text:style-name="T107">:自入學至第1學期結束</text:span><text:span text:style-name="T108">前</text:span><text:span text:style-name="T109">2週</text:span><text:span text:style-name="T110">。</text:span></text:p>
      <text:p text:style-name="P111"><text:span text:style-name="T112">(2)所務會議</text:span><text:span text:style-name="T113">協調申請</text:span><text:span text:style-name="T114">部分:依本所公告繳交申請書及資料。</text:span></text:p>
      <text:p text:style-name="P115"><text:span text:style-name="T116">3.於</text:span><text:span text:style-name="T117">選定</text:span><text:span text:style-name="T118">指導教授後2個月內繳交「指導教授同意書」（含論文題目）。</text:span>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字元字元字元字元字元字元" style:display-name="字元 字元 字元 字元 字元 字元 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93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海洋大學教育研究所</dc:title>
    <dc:subject/>
    <meta:initial-creator>TEC</meta:initial-creator>
    <dc:creator>Piyu</dc:creator>
    <meta:creation-date>2026-08-17T01:48:00Z</meta:creation-date>
    <dc:date>2026-08-17T01:48:00Z</dc:date>
    <meta:print-date>2026-08-17T01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4" meta:row-count="3" meta:non-whitespace-character-count="396"/>
  </office:meta>
</office:document-meta>
</file>